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3e5fe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05c6d5" fo:background-color="transparent" loext:char-shading-value="0"/>
    </style:style>
    <style:style style:name="T7" style:family="text">
      <style:text-properties officeooo:rsid="0005c6d5"/>
    </style:style>
    <style:style style:name="T8" style:family="text">
      <style:text-properties officeooo:rsid="00137c7d"/>
    </style:style>
    <style:style style:name="T9" style:family="text">
      <style:text-properties officeooo:rsid="0003841e"/>
    </style:style>
    <style:style style:name="T10" style:family="text">
      <style:text-properties officeooo:rsid="00177931"/>
    </style:style>
    <style:style style:name="T11" style:family="text">
      <style:text-properties officeooo:rsid="00127dff"/>
    </style:style>
    <style:style style:name="T12" style:family="text">
      <style:text-properties officeooo:rsid="000910a4"/>
    </style:style>
    <style:style style:name="T13" style:family="text">
      <style:text-properties officeooo:rsid="000c23b3"/>
    </style:style>
    <style:style style:name="T14" style:family="text">
      <style:text-properties officeooo:rsid="0013287e"/>
    </style:style>
    <style:style style:name="T15" style:family="text">
      <style:text-properties officeooo:rsid="00107700"/>
    </style:style>
    <style:style style:name="T16" style:family="text">
      <style:text-properties officeooo:rsid="00145087"/>
    </style:style>
    <style:style style:name="T17" style:family="text">
      <style:text-properties officeooo:rsid="001584c9"/>
    </style:style>
    <style:style style:name="T18" style:family="text">
      <style:text-properties officeooo:rsid="00075807"/>
    </style:style>
    <style:style style:name="T19" style:family="text">
      <style:text-properties officeooo:rsid="000c23b3" style:language-asian="en" style:country-asian="US"/>
    </style:style>
    <style:style style:name="T20" style:family="text">
      <style:text-properties officeooo:rsid="00188010" style:language-asian="en" style:country-asian="US"/>
    </style:style>
    <style:style style:name="T21" style:family="text">
      <style:text-properties officeooo:rsid="00137c7d" style:language-asian="en" style:country-asian="US"/>
    </style:style>
    <style:style style:name="T22" style:family="text">
      <style:text-properties officeooo:rsid="0019a126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7">проведении экспертно-аналитического мероприятия</text:span></text:p>
      <text:p text:style-name="P1"><text:span text:style-name="T8">Основание: Распоряжение </text:span><text:span text:style-name="T9">контрольно-счетной палаты муниципального образования Курганинский район 13</text:span><text:span text:style-name="T10">.0</text:span><text:span text:style-name="T9">9</text:span><text:span text:style-name="T10">.</text:span><text:span text:style-name="T11">202</text:span><text:span text:style-name="T10">4</text:span><text:span text:style-name="T12"> </text:span><text:span text:style-name="T8">года № </text:span><text:span text:style-name="T9">37</text:span><text:span text:style-name="T10">-</text:span><text:span text:style-name="T8">РО.</text:span></text:p>
      <text:p text:style-name="P1">В соответствии с пункт<text:span text:style-name="T13">ом </text:span><text:span text:style-name="T14">2</text:span>.<text:span text:style-name="T14">4</text:span><text:span text:style-name="T15"> </text:span>плана работы <text:span text:style-name="T16">контрольно-счетной палаты муниципального об</text:span><text:span text:style-name="T17">р</text:span><text:span text:style-name="T16">азования Курганинский район </text:span>на 202<text:span text:style-name="T13">4</text:span> год прове<text:span text:style-name="T18">дена финансово-экономическая экспертиза</text:span><text:span text:style-name="T19"> </text:span><text:span text:style-name="T20">проект</text:span><text:span text:style-name="T21">а</text:span><text:span text:style-name="T20"> муниципальной программы Курганинского городского поселения Курганинского района «Социальная поддержка граждан» на 2025-202</text:span><text:span text:style-name="T22">7</text:span><text:span text:style-name="T20"> годы»</text:span></text:p>
      <text:p text:style-name="P1"><text:span text:style-name="T2">Заключ</text:span><text:span text:style-name="T1">е</text:span><text:span text:style-name="T5">ние по </text:span><text:span text:style-name="T1">результатам </text:span><text:span text:style-name="T6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5">о</text:span><text:span text:style-name="T1"> </text:span><text:span text:style-name="T5">координаторам муниципальных программ Курганинского городского поселения Курганинского района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54:33.126000000</meta:creation-date>
    <dc:date>2025-01-17T14:55:04.136000000</dc:date>
    <meta:editing-duration>PT31S</meta:editing-duration>
    <meta:editing-cycles>1</meta:editing-cycles>
    <meta:document-statistic meta:table-count="0" meta:image-count="0" meta:object-count="0" meta:page-count="1" meta:paragraph-count="5" meta:word-count="101" meta:character-count="982" meta:non-whitespace-character-count="885"/>
    <meta:generator>LibreOffice/7.3.4.2$Windows_X86_64 LibreOffice_project/728fec16bd5f605073805c3c9e7c4212a0120dc5</meta:generator>
  </office:meta>
</office:document-meta>
</file>